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egoe UI" svg:font-family="'Segoe UI'" style:font-family-generic="roman" style:font-pitch="variable"/>
    <style:font-face style:name="Segoe UI1" svg:font-family="'Segoe UI'"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imes New Roman" svg:font-family="'Times New Roman'" style:font-family-generic="roman" style:font-pitch="variable"/>
  </office:font-face-decls>
  <office:automatic-styles>
    <style:style style:name="P1" style:family="paragraph" style:parent-style-name="Body_20_Text_20_2">
      <style:text-properties style:font-name="Times New Roman" fo:font-weight="normal" style:font-weight-asian="normal"/>
    </style:style>
    <style:style style:name="P2" style:family="paragraph" style:parent-style-name="Body_20_Text_20_2">
      <style:paragraph-properties fo:padding="0in" fo:border-left="none" fo:border-right="none" fo:border-top="none" fo:border-bottom="3pt dotted #000000"/>
      <style:text-properties style:font-name="Times New Roman" fo:font-weight="normal" style:font-weight-asian="normal"/>
    </style:style>
    <style:style style:name="P3" style:family="paragraph" style:parent-style-name="Standard">
      <style:paragraph-properties fo:text-align="center" style:justify-single-word="false"/>
    </style:style>
    <style:style style:name="P4" style:family="paragraph" style:parent-style-name="Standard">
      <style:paragraph-properties fo:text-align="center" style:justify-single-word="false">
        <style:tab-stops>
          <style:tab-stop style:position="0.8311in"/>
        </style:tab-stops>
      </style:paragraph-properties>
    </style:style>
    <style:style style:name="P5" style:family="paragraph" style:parent-style-name="Standard">
      <style:paragraph-properties>
        <style:tab-stops>
          <style:tab-stop style:position="4.2709in"/>
        </style:tab-stops>
      </style:paragraph-properties>
    </style:style>
    <style:style style:name="P6" style:family="paragraph" style:parent-style-name="Standard">
      <style:text-properties style:font-weight-complex="bold"/>
    </style:style>
    <style:style style:name="P7" style:family="paragraph" style:parent-style-name="Standard">
      <style:text-properties style:text-underline-style="solid" style:text-underline-width="auto" style:text-underline-color="font-color" style:font-weight-complex="bold"/>
    </style:style>
    <style:style style:name="P8" style:family="paragraph" style:parent-style-name="Standard">
      <style:text-properties fo:font-weight="normal" style:font-weight-asian="normal" style:font-weight-complex="normal"/>
    </style:style>
    <style:style style:name="P9" style:family="paragraph" style:parent-style-name="Standard">
      <style:paragraph-properties>
        <style:tab-stops>
          <style:tab-stop style:position="4.2709in"/>
        </style:tab-stops>
      </style:paragraph-properties>
      <style:text-properties style:font-name="Times New Roman" fo:font-weight="normal" style:font-weight-asian="normal" style:font-weight-complex="normal"/>
    </style:style>
    <style:style style:name="P10" style:family="paragraph" style:parent-style-name="Standard">
      <style:paragraph-properties fo:text-align="center" style:justify-single-word="false"/>
      <style:text-properties officeooo:rsid="000075cb" officeooo:paragraph-rsid="000075cb"/>
    </style:style>
    <style:style style:name="T1" style:family="text">
      <style:text-properties fo:font-size="16pt" fo:font-style="italic" style:text-underline-style="solid" style:text-underline-width="auto" style:text-underline-color="font-color" fo:font-weight="bold" style:font-size-asian="16pt" style:font-style-asian="italic" style:font-weight-asian="bold"/>
    </style:style>
    <style:style style:name="T2" style:family="text">
      <style:text-properties fo:font-size="16pt" fo:font-weight="bold" style:font-size-asian="16pt" style:font-weight-asian="bold"/>
    </style:style>
    <style:style style:name="T3" style:family="text">
      <style:text-properties fo:font-size="22pt" fo:font-weight="bold" style:font-size-asian="22pt" style:font-weight-asian="bold"/>
    </style:style>
    <style:style style:name="T4" style:family="text">
      <style:text-properties fo:font-size="14pt" fo:font-weight="bold" style:font-size-asian="14pt" style:font-weight-asian="bold"/>
    </style:style>
    <style:style style:name="T5" style:family="text">
      <style:text-properties fo:font-weight="bold" style:font-weight-asian="bold"/>
    </style:style>
    <style:style style:name="T6" style:family="text">
      <style:text-properties fo:font-style="italic" fo:font-weight="bold" style:font-style-asian="italic" style:font-weight-asian="bold"/>
    </style:style>
    <style:style style:name="T7" style:family="text">
      <style:text-properties style:text-position="super 58%"/>
    </style:style>
    <style:style style:name="T8" style:family="text">
      <style:text-properties style:text-position="super 58%" fo:font-weight="bold" style:font-weight-asian="bold"/>
    </style:style>
    <style:style style:name="T9" style:family="text">
      <style:text-properties style:text-position="super 58%" style:font-name="Times New Roman" fo:font-weight="normal" style:font-weight-asian="normal"/>
    </style:style>
    <style:style style:name="T10" style:family="text">
      <style:text-properties style:font-name="Times New Roman" fo:font-weight="normal" style:font-weight-asian="normal"/>
    </style:style>
    <style:style style:name="T11" style:family="text">
      <style:text-properties style:text-underline-style="solid" style:text-underline-width="auto" style:text-underline-color="font-color" fo:font-weight="bold" style:font-weight-asian="bold"/>
    </style:style>
    <style:style style:name="T12" style:family="text">
      <style:text-properties fo:font-weight="normal" style:font-weight-asian="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OHIO STATE TRAPSHOOTING ASSOCIATION, INC.</text:span></text:p>
      <text:p text:style-name="P4"><text:span text:style-name="T3">Annual meeting</text:span></text:p>
      <text:p text:style-name="P3"><text:span text:style-name="T2">JUNE 26th, 2026 </text:span><text:span text:style-name="T4">- CARDINAL CENTER - MARENGO</text:span></text:p>
      <text:p text:style-name="P5"><text:span text:style-name="T5"/></text:p>
      <text:p text:style-name="P9">President Roger McNamer called the meeting to order at 9:01 p.m. <text:s/>Secretary Noreen Snively called the roll, and the following Officers and Directors were also present:</text:p>
      <text:p text:style-name="P5"><text:span text:style-name="T6"><text:tab/></text:span></text:p>
      <text:p text:style-name="Standard">Vice President, NE Zone Director – Jennifer Schwartz</text:p>
      <text:p text:style-name="Standard">NE Zone Director Austin Jacob</text:p>
      <text:p text:style-name="Standard">NW Zone Director James Stevens</text:p>
      <text:p text:style-name="Standard">NW Zone Director Randy Pohlman</text:p>
      <text:p text:style-name="Standard">SW Zone Director Tim Hunsaker</text:p>
      <text:p text:style-name="Standard">SW Zone Director &amp; Past President Craig Denlinger</text:p>
      <text:p text:style-name="Standard">Director-at-Large Matt Catri</text:p>
      <text:p text:style-name="Standard">Foundation Chairman &amp; Youth Director, Rob Kinsella</text:p>
      <text:p text:style-name="Standard">Treasurer Lisa Caplinger</text:p>
      <text:p text:style-name="Standard">A.T.A. Delegate Elizabeth Ternes</text:p>
      <text:p text:style-name="Standard"/>
      <text:p text:style-name="Standard">Absent: </text:p>
      <text:p text:style-name="Standard">SE Zone Director &amp; 1<text:span text:style-name="T7">st</text:span> Alternate A.T.A. Delegate Robert Caplinger</text:p>
      <text:p text:style-name="Standard"/>
      <text:p text:style-name="Standard">Secretary Snively took attendance of the O.S.T.A. members, and the following 19 gun club members were represented: <text:s/></text:p>
      <text:p text:style-name="Standard"/>
      <text:p text:style-name="Standard">Bethesda Farmers &amp; Sportsman Club</text:p>
      <text:p text:style-name="Standard">Butler County Sportsman Club</text:p>
      <text:p text:style-name="Standard">Centerburg Youth Shooting Sports</text:p>
      <text:p text:style-name="Standard">Edinburg Sportsman’s Association</text:p>
      <text:p text:style-name="Standard">Highland County Coon Hunters</text:p>
      <text:p text:style-name="Standard">Kipton Sportsman</text:p>
      <text:p text:style-name="Standard">Knox Township Sportsmen’s Club</text:p>
      <text:p text:style-name="Standard">Madison County Fish &amp; Game</text:p>
      <text:p text:style-name="Standard">Middletown Sportsmen’s Club</text:p>
      <text:p text:style-name="Standard">Morgan County Gun Club</text:p>
      <text:p text:style-name="Standard">Moulton Gun Club</text:p>
      <text:p text:style-name="Standard">Mud Run Gun Club</text:p>
      <text:p text:style-name="Standard">Newcomerstown Trap Club</text:p>
      <text:p text:style-name="Standard">Newport Sportsmen’s Club</text:p>
      <text:p text:style-name="Standard">North Lawrence Fish &amp; Game </text:p>
      <text:p text:style-name="Standard">Pike County Coon Hunters</text:p>
      <text:p text:style-name="Standard">Sportsman Gun &amp; Reel</text:p>
      <text:p text:style-name="Standard">Williams County Gun Club</text:p>
      <text:p text:style-name="Standard">WPAFB Rod and Gun Club</text:p>
      <text:p text:style-name="Standard"/>
      <text:p text:style-name="Standard">Secretary Snively provided copies of the April 11<text:span text:style-name="T7">th</text:span> Association minutes which are also available on the O.S.T.A. website. Austin Jacob moved to accept the minutes and with a move to second, the motion passed unanimously. Noreen reported that thirty-three (33) gun clubs are current members. Fourteen <text:soft-page-break/>(14) clubs held Champion of Champions qualifier shoots. Twenty-two (22) member gun clubs received an annual trophy package.</text:p>
      <text:p text:style-name="P6"/>
      <text:p text:style-name="P8">Treasurer Lisa Caplinger thanked the Board of Directors for all their hard work and thanked the gun club members for attending. <text:s/>She reminded everyone the financial reports are always available for review and that the Foundation runs on the calendar year and the Association operates on the target year- September 1<text:span text:style-name="T7">st</text:span> through August 31<text:span text:style-name="T7">st</text:span>. <text:s/></text:p>
      <text:p text:style-name="P8"/>
      <text:p text:style-name="Standard"><text:span text:style-name="T12">Copies of the Treasurer’s report were also available at the meeting. The comparative balance report ending August 31, 2025, indicated total liabilities/capital at $565,944.00. Lisa asked if there were any financial questions she could address. <text:s/>Being none, James Stevens</text:span><text:span text:style-name="T5"> </text:span>moved to accept the Treasurer’s report and with a move to second, the motion passed unanimously. </text:p>
      <text:p text:style-name="Standard"/>
      <text:p text:style-name="Body_20_Text_20_2"><text:span text:style-name="T10">Rob Kinsella stated the Foundation is doing well. Jennifer Kuhar has been hired as the Museum Director and is doing an excellent job. Rob congratulated the excellent 2026 Hall of Fame inductees. All complete scholarships that were received were each awarded $1,000.00. Contact the HOF museum if you have any items to donate. </text:span></text:p>
      <text:p text:style-name="P1"/>
      <text:p text:style-name="Body_20_Text_20_2"><text:span text:style-name="T10">Tournament Director, Austin Jacob, commented briefly on the attendance for the week, which unfortunately was decreased due to some bad weather. He reported the shoot was going well - 3</text:span><text:span text:style-name="T9">rd</text:span><text:span text:style-name="T10"> largest one so farat Cardinal Shooting Center. He mentioned the new Cardinal team with Austin Whited, was great to work with this year. <text:s/></text:span></text:p>
      <text:p text:style-name="P1"/>
      <text:p text:style-name="Body_20_Text_20_2"><text:span text:style-name="T10">Director-at-Large, Matt Catri, thanked our sponsors for the great job they do supporting our organization. He reached out to our long term sponsors like Brittain Motors and added some new sponsors, like MEC. <text:s/>He was able to add an exclusive hotel with a shooter discount. Moving forward, he will continue to make things better. Contact him if you care to be a sponsor. He stated “the 140</text:span><text:span text:style-name="T9">th</text:span><text:span text:style-name="T10"> year is a great milestone. Thank you for what you do for your clubs.” Roger McNamer mentioned the new Heritage Open and the SOS Shoot as great additions to the tournament.</text:span></text:p>
      <text:p text:style-name="P1"/>
      <text:p text:style-name="Body_20_Text_20_2"><text:span text:style-name="T10">Rob Kinsella reported the Dave Schock SCTP Day ran smoothly and efficiently and was well attended with 691 youth shooters on Monday. The expected turnout was to be 775, but the weather forecast chased away some of the shooters. The skeet shoot is doing very well and the Midway USA partnership continues to help the youth program grow. He reminded everyone to support the youth with positive conversation as they are the future of our sport. </text:span></text:p>
      <text:p text:style-name="P1"/>
      <text:p text:style-name="Body_20_Text_20_2"><text:span text:style-name="T10">A.T.A. Delegate Elizabeth Ternes informed the members that Lynn Gibson passed away unexpectantly. Randy Moeller has filled his vacancy with the A.T.A. Crooked Creek joined the Association this year and Erie County has applied for certification. <text:s/></text:span></text:p>
      <text:p text:style-name="P1"/>
      <text:p text:style-name="Body_20_Text_20_2"><text:span text:style-name="T10">Past President Craig Denlinger presented Roger McNamer with his 2026 O.S.T.A. President’s pin and thanked him for his service. <text:s/></text:span></text:p>
      <text:p text:style-name="P1"/>
      <text:p text:style-name="Body_20_Text_20_2"><text:span text:style-name="T10">Roger McNamer opened the floor for questions and discussion. He stated that with the retirement of Bob Stuart, the new SOS System was put in place. He agees the TV’s need to have larger print. He stated they are trying to develop something to go on a Smart TV, but he was unsure about the TV situation in the campground. Ray Gajoch inquired about paying on the app and Austin Jacob stated they were “working on it.” Roger stated the snaking lines in the CEB to organize the lines would be better if they were just straight lines instead. Roger let everyone know that Cardinal Center is being very </text:span><text:soft-page-break/><text:span text:style-name="T10">cooperative.</text:span></text:p>
      <text:p text:style-name="P1"/>
      <text:p text:style-name="Body_20_Text_20_2"><text:span text:style-name="T10">Elections will be held on Saturday from 10 a.m. to 2 p.m. in the CEB. <text:s/>Shooters will need their A.T.A. card to vote. <text:s/>After Craig Denlinger reviewed the election procedure, President McNamer opened the floor for nominations for the position of Director-at-Large, a one-year position. James Stevens nominated Matt Catri and Austin Jacob voiced a second. <text:s/>With no further nominations, Liz Ternes moved to close the nominations for Director-at-Large. Randy Pohlman nominated Elizabeth Ternes as A.T.A. Delegate and Paul Lux moved to second. <text:s/>Tim Hunsaker nominated Austin Jacob for A.T.A. Delegate and Craig Denlinger moved to second. The nominations for A.T.A. Delegate were closed. <text:s text:c="4"/>Courtney Haning nominated Roger McNamer for the position of alternate A.T.A. Delegate and Matt Collier moved to second. <text:s/>Courtney also moved to nominate Robert Caplinger alternate A.T.A. Delegate and Austin Jacob moved to second. <text:s/>Tim Hunsaker moved to close the nominations and with a move to second by Craig Denlinger, all nominations were closed. </text:span></text:p>
      <text:p text:style-name="P1"/>
      <text:p text:style-name="Body_20_Text_20_2"><text:span text:style-name="T10">Roger McNamer closed the meeting stating “it has been a pleasure.” He explained how he did not think he was going to be around for this shoot but has survived his Cancer for 5 years now. “Good Lord willing...and thank you all.”</text:span></text:p>
      <text:p text:style-name="P1"/>
      <text:p text:style-name="Body_20_Text_20_2"><text:span text:style-name="T10">Jim Stevens moved to recess the Annual Meeting. <text:s/>With a move to second by Jennifer Schwartz, the motion passed. </text:span></text:p>
      <text:p text:style-name="P2"/>
      <text:p text:style-name="Standard"><text:span text:style-name="T5"><text:s text:c="30"/></text:span></text:p>
      <text:p text:style-name="P10">REORGANIZATION MEETING</text:p>
      <text:p text:style-name="Standard"/>
      <text:p text:style-name="Standard">Zone Directors Craig Denlinger, James Stevens, Matt Catri, Jennifer Schwartz and Roger McNamer met and selected Jennifer Schwartz to serve as the 2027 President of the Ohio State Trapshooting Association. James Stevens was chosen as Vice President. They voted to retain Lisa Caplinger as Treasurer. They voted not to retain Noreen Snively as secretary. Patricia Jacob was appointed to be the new secretary. <text:s/></text:p>
      <text:p text:style-name="Standard"/>
      <text:p text:style-name="Standard">Respectfully submitted,</text:p>
      <text:p text:style-name="Standard">Noreen Snively, Secretary</text:p>
      <text:p text:style-name="Standard">Ohio State Trapshooting Association and Foundation</text:p>
      <text:p text:style-name="P7"/>
      <text:p text:style-name="P7"/>
      <text:p text:style-name="Standard"><text:span text:style-name="T11">SATURDAY ELECTION RESULTS</text:span>:</text:p>
      <text:p text:style-name="Standard"/>
      <text:p text:style-name="Standard">Austin Jacob<text:tab/><text:tab/> <text:s text:c="6"/>A.T.A. Delegate</text:p>
      <text:p text:style-name="Standard">Robert Caplinger <text:s text:c="14"/>1<text:span text:style-name="T7">st</text:span> Alternate A.T.A. Delegate</text:p>
      <text:p text:style-name="Standard">Roger McNamer <text:s text:c="15"/>2<text:span text:style-name="T7">nd</text:span> Alternate A.T.A. Delegate</text:p>
      <text:p text:style-name="Standard">Matt Catri <text:s text:c="25"/>Director-at-Large </text:p>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egoe UI" svg:font-family="'Segoe UI'" style:font-family-generic="roman" style:font-pitch="variable"/>
    <style:font-face style:name="Segoe UI1" svg:font-family="'Segoe UI'"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style:font-family-complex="Arial" style:font-family-generic-complex="swiss" style:language-complex="zxx" style:country-complex="none"/>
    </style:style>
    <style:style style:name="Balloon_20_Text" style:display-name="Balloon Text" style:family="paragraph" style:parent-style-name="Standard">
      <style:text-properties style:font-name="Segoe UI" fo:font-family="'Segoe UI'" style:font-family-generic="roman" style:font-pitch="variable" fo:font-size="9pt" fo:language="en" fo:country="US" style:font-name-asian="Segoe UI1" style:font-family-asian="'Segoe UI'" style:font-family-generic-asian="system" style:font-pitch-asian="variable" style:font-size-asian="9pt" style:language-asian="ar" style:country-asian="SA"/>
    </style:style>
    <style:style style:name="Body_20_Text_20_2" style:display-name="Body Text 2" style:family="paragraph" style:parent-style-name="Standard">
      <style:text-properties fo:language="en" fo:country="US" fo:font-weight="bold" style:language-asian="zh" style:country-asian="CN" style:font-weight-asian="bold"/>
    </style:style>
    <style:style style:name="Balloon_20_Text_20_Char" style:display-name="Balloon Text Char" style:family="text">
      <style:text-properties style:font-name="Segoe UI" fo:font-family="'Segoe UI'" style:font-family-generic="roman" style:font-pitch="variable" fo:font-size="9pt" style:font-name-asian="Segoe UI1" style:font-family-asian="'Segoe UI'" style:font-family-generic-asian="system" style:font-pitch-asian="variable" style:font-size-asian="9pt"/>
    </style:style>
    <style:style style:name="Default_20_Paragraph_20_Font" style:display-name="Default Paragraph Font" style:family="text"/>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3z0" style:family="text"/>
    <style:style style:name="WW8Num22z0" style:family="text">
      <style:text-properties style:font-name="Symbol" fo:font-family="Symbol" style:font-family-generic="roman" style:font-pitch="variable" style:font-name-asian="Symbol1" style:font-family-asian="Symbol" style:font-family-generic-asian="system" style:font-pitch-asian="variable"/>
    </style:style>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1z1" style:family="text"/>
    <style:style style:name="WW8Num21z0"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20z1" style:family="text"/>
    <style:style style:name="WW8Num20z0"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9z1" style:family="text"/>
    <style:style style:name="WW8Num19z0" style:family="text"/>
    <style:style style:name="WW8Num18z8" style:family="text"/>
    <style:style style:name="WW8Num18z7" style:family="text"/>
    <style:style style:name="WW8Num18z6" style:family="text"/>
    <style:style style:name="WW8Num18z5" style:family="text"/>
    <style:style style:name="WW8Num18z4" style:family="text"/>
    <style:style style:name="WW8Num18z3" style:family="text"/>
    <style:style style:name="WW8Num18z2" style:family="text"/>
    <style:style style:name="WW8Num18z1" style:family="text"/>
    <style:style style:name="WW8Num18z0" style:family="text"/>
    <style:style style:name="WW8Num17z0" style:family="text"/>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6z0" style:family="text">
      <style:text-properties fo:font-size="10pt" style:font-size-asian="10pt"/>
    </style:style>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8" style:family="text"/>
    <style:style style:name="WW8Num14z7" style:family="text"/>
    <style:style style:name="WW8Num14z6" style:family="text"/>
    <style:style style:name="WW8Num14z5" style:family="text"/>
    <style:style style:name="WW8Num14z4" style:family="text"/>
    <style:style style:name="WW8Num14z3" style:family="text"/>
    <style:style style:name="WW8Num14z2" style:family="text"/>
    <style:style style:name="WW8Num14z1" style:family="text"/>
    <style:style style:name="WW8Num14z0" style:family="text">
      <style:text-properties fo:font-size="14pt" style:font-size-asian="14pt"/>
    </style:style>
    <style:style style:name="WW8Num13z0" style:family="text"/>
    <style:style style:name="WW8Num12z8" style:family="text"/>
    <style:style style:name="WW8Num12z7" style:family="text"/>
    <style:style style:name="WW8Num12z6" style:family="text"/>
    <style:style style:name="WW8Num12z5" style:family="text"/>
    <style:style style:name="WW8Num12z4" style:family="text"/>
    <style:style style:name="WW8Num12z3" style:family="text"/>
    <style:style style:name="WW8Num12z2" style:family="text"/>
    <style:style style:name="WW8Num12z1" style:family="text"/>
    <style:style style:name="WW8Num12z0" style:family="text">
      <style:text-properties fo:font-size="10pt" style:font-size-asian="10pt"/>
    </style:style>
    <style:style style:name="WW8Num11z0" style:family="text"/>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WW8Num10z2" style:family="text"/>
    <style:style style:name="WW8Num10z0" style:family="text"/>
    <style:style style:name="WW8Num9z0" style:family="text"/>
    <style:style style:name="WW8Num8z8" style:family="text"/>
    <style:style style:name="WW8Num8z7" style:family="text"/>
    <style:style style:name="WW8Num8z6" style:family="text"/>
    <style:style style:name="WW8Num8z5" style:family="text"/>
    <style:style style:name="WW8Num8z4" style:family="text"/>
    <style:style style:name="WW8Num8z3" style:family="text"/>
    <style:style style:name="WW8Num8z2" style:family="text"/>
    <style:style style:name="WW8Num8z1" style:family="text"/>
    <style:style style:name="WW8Num8z0" style:family="text"/>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style style:name="WW8Num6z0" style:family="text"/>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5z2" style:family="text"/>
    <style:style style:name="WW8Num5z1" style:family="text"/>
    <style:style style:name="WW8Num5z0" style:family="text"/>
    <style:style style:name="WW8Num4z0" style:family="text"/>
    <style:style style:name="WW8Num3z0" style:family="text"/>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2z0" style:family="text"/>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WW8Num1z0"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document-statistic meta:table-count="0" meta:image-count="0" meta:object-count="0" meta:page-count="3" meta:paragraph-count="61" meta:word-count="1129" meta:character-count="7210" meta:non-whitespace-character-count="6011"/>
    <meta:generator>Edit_Docx_PLUS/7.4.0.3$Windows_X86_64 LibreOffice_project/</meta:generator>
  </office:meta>
</office:document-meta>
</file>